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Normal" style:master-page-name="MP0" style:family="paragraph">
      <style:paragraph-properties fo:break-before="page"/>
    </style:style>
    <style:style style:name="P2" style:parent-style-name="Normal" style:family="paragraph">
      <style:text-properties style:font-name="Times New Roman" style:font-name-complex="Times New Roman"/>
    </style:style>
    <style:style style:name="P3" style:parent-style-name="Normal" style:family="paragraph">
      <style:paragraph-properties fo:text-align="center"/>
      <style:text-properties style:font-name="Times New Roman" style:font-name-complex="Times New Roman" fo:font-weight="bold" style:font-weight-asian="bold" style:font-weight-complex="bold"/>
    </style:style>
    <style:style style:name="P4" style:parent-style-name="Normal" style:family="paragraph">
      <style:text-properties style:font-name="Times New Roman" style:font-name-complex="Times New Roman"/>
    </style:style>
    <style:style style:name="P5" style:parent-style-name="Normal" style:family="paragraph">
      <style:text-properties style:font-name="Times New Roman" style:font-name-complex="Times New Roman"/>
    </style:style>
    <style:style style:name="P6" style:parent-style-name="Normal" style:family="paragraph">
      <style:text-properties style:font-name="Times New Roman" style:font-name-complex="Times New Roman"/>
    </style:style>
    <style:style style:name="P7" style:parent-style-name="Normal" style:family="paragraph">
      <style:text-properties style:font-name="Times New Roman" style:font-name-complex="Times New Roman"/>
    </style:style>
    <style:style style:name="T8" style:parent-style-name="DefaultParagraphFont" style:family="text">
      <style:text-properties style:font-name="Times New Roman" style:font-name-complex="Times New Roman"/>
    </style:style>
    <style:style style:name="T9" style:parent-style-name="DefaultParagraphFont" style:family="text">
      <style:text-properties style:font-name="Times New Roman" style:font-name-complex="Times New Roman"/>
    </style:style>
    <style:style style:name="T10" style:parent-style-name="DefaultParagraphFont" style:family="text">
      <style:text-properties style:font-name="Times New Roman" style:font-name-complex="Times New Roman"/>
    </style:style>
  </office:automatic-styles>
  <office:body>
    <office:text text:use-soft-page-breaks="true">
      <text:p text:style-name="P1"/>
      <text:p text:style-name="P2"/>
      <text:p text:style-name="P3">OBRAZLOŽENJE SKRAĆENOG SAVJETOVANJA</text:p>
      <text:p text:style-name="P4"/>
      <text:p text:style-name="P5"/>
      <text:p text:style-name="P6">Javno savjetovanje o visini paušalnog poreza za djelatnosti iznajmljivanja i smještaja u turizmu na području Općine Vir<text:s/>skraćuje se na<text:s/>15 dana s obzirom na datum stupanja <text:s/>na snagu Zakona o izmjenama i dopunama Zakona o porezu na dohodak te kratke rokove propisane istim za donošenje odluka kojima će se propisati visina paušalnog poreza, te s obzirom na znatno povećan opseg poslova trenutno dodijeljenih službenicima upravnih odjela Općine Vir.<text:s/></text:p>
      <text:p text:style-name="P7">Također, Zakon o pravu na pristup informacijama propisuje mogućnost kraćeg savjetovanja od 30 dana, odnosno rok od 30 dana nije obvezatan za pravovaljano donošenje odluka.<text:s/></text:p>
      <text:p text:style-name="Normal"><text:span text:style-name="T8">Iz naprijed navedenog skraćeni su razlozi javnog savjetovanja za donošenje odluke o<text:s/></text:span><text:span text:style-name="T9"><text:s/>visini paušalnog poreza za djelatnosti iznajmljivanja i smještaja u turizmu na području Općine Vir</text:span><text:span text:style-name="T10">.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margin-bottom="0.1111in" fo:line-height="115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hr" fo:country="HR" style:language-asian="en" style:country-asian="US" style:language-complex="ar" style:country-complex="SA" style:text-combine="none" fo:hyphenate="true"/>
    </style:default-style>
    <style:style style:name="Normal" style:display-name="Normal" style:family="paragraph">
      <style:text-properties fo:hyphenate="false"/>
    </style:style>
    <style:style style:name="DefaultParagraphFont" style:display-name="Default Paragraph Font" style:family="tex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984in" fo:margin-left="0.984in" fo:margin-bottom="0.984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User201</meta:initial-creator>
    <dc:creator>User201</dc:creator>
    <meta:creation-date>2025-02-12T15:05:00Z</meta:creation-date>
    <dc:date>2025-02-12T15:20:00Z</dc:date>
    <meta:template xlink:href="Normal.dotm" xlink:type="simple"/>
    <meta:editing-cycles>1</meta:editing-cycles>
    <meta:editing-duration>PT900S</meta:editing-duration>
    <meta:document-statistic meta:page-count="1" meta:paragraph-count="1" meta:word-count="126" meta:character-count="845" meta:row-count="6" meta:non-whitespace-character-count="720"/>
  </office:meta>
</office:document-meta>
</file>